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8600000323F7447A67.png" manifest:media-type="image/png"/>
  <manifest:file-entry manifest:full-path="Pictures/100000000000040D0000020ED88DA1B7.jpg" manifest:media-type="image/jpeg"/>
  <manifest:file-entry manifest:full-path="Pictures/10000000000001EA00000298CDF0A27D.jpg" manifest:media-type="image/jpeg"/>
  <manifest:file-entry manifest:full-path="Pictures/10000000000005300000033234147B79.jpg" manifest:media-type="image/jpeg"/>
  <manifest:file-entry manifest:full-path="Pictures/10000000000002800000033718B32F11.jpg" manifest:media-type="image/jpeg"/>
  <manifest:file-entry manifest:full-path="Pictures/100000000000081A000004E6978CE9B2.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Kunstler Script" svg:font-family="'Kunstler Script'" style:font-family-generic="script"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modern" style:font-pitch="fixed"/>
    <style:font-face style:name="MS UI Gothic" svg:font-family="'MS UI Gothic'"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P1" style:family="paragraph" style:parent-style-name="Standard">
      <style:paragraph-properties fo:margin-top="0mm" fo:margin-bottom="1.99mm" style:contextual-spacing="false" fo:text-align="center" style:justify-single-word="false"/>
      <style:text-properties fo:color="#c9211e" loext:opacity="100%" style:font-name="Kunstler Script" fo:font-size="120pt" fo:font-style="normal" fo:font-weight="normal" officeooo:rsid="0b3d65d5" officeooo:paragraph-rsid="0b3d65d5" style:font-size-asian="120pt" style:font-style-asian="normal" style:font-weight-asian="normal" style:font-size-complex="120pt" style:font-style-complex="normal" style:font-weight-complex="normal"/>
    </style:style>
    <style:style style:name="P2" style:family="paragraph" style:parent-style-name="Standard">
      <style:paragraph-properties fo:margin-top="0mm" fo:margin-bottom="1.99mm" style:contextual-spacing="false" fo:text-align="center" style:justify-single-word="false"/>
      <style:text-properties fo:color="#c9211e" loext:opacity="100%" style:font-name="Kunstler Script" fo:font-size="96pt" fo:font-style="normal" fo:font-weight="normal" officeooo:rsid="0b3d65d5" officeooo:paragraph-rsid="0b3d65d5" style:font-size-asian="96pt" style:font-style-asian="normal" style:font-weight-asian="normal" style:font-size-complex="96pt" style:font-style-complex="normal" style:font-weight-complex="normal"/>
    </style:style>
    <style:style style:name="P3" style:family="paragraph" style:parent-style-name="Standard">
      <style:paragraph-properties fo:margin-top="1.99mm" fo:margin-bottom="1.99mm" style:contextual-spacing="false" fo:break-before="page"/>
      <style:text-properties style:font-name="Calibri1" fo:font-size="15pt" officeooo:paragraph-rsid="0b410e99" style:font-size-asian="15pt" style:font-size-complex="15pt"/>
    </style:style>
    <style:style style:name="P4" style:family="paragraph" style:parent-style-name="Standard">
      <style:paragraph-properties fo:margin-top="0mm" fo:margin-bottom="1.99mm" style:contextual-spacing="false"/>
      <style:text-properties style:font-name="Calibri1" fo:font-size="15pt" officeooo:paragraph-rsid="0b1a0a67" style:font-size-asian="15pt" style:font-size-complex="15pt"/>
    </style:style>
    <style:style style:name="P5" style:family="paragraph" style:parent-style-name="Standard">
      <style:paragraph-properties fo:margin-top="0mm" fo:margin-bottom="1.99mm" style:contextual-spacing="false"/>
      <style:text-properties style:font-name="Calibri1" fo:font-size="15pt" officeooo:rsid="0b1c03ac" officeooo:paragraph-rsid="0b1c03ac" style:font-size-asian="15pt" style:font-size-complex="15pt"/>
    </style:style>
    <style:style style:name="P6" style:family="paragraph" style:parent-style-name="Standard">
      <style:paragraph-properties fo:margin-top="0mm" fo:margin-bottom="1.99mm" style:contextual-spacing="false"/>
      <style:text-properties style:font-name="Calibri1" fo:font-size="15pt" officeooo:rsid="0b1d3508" officeooo:paragraph-rsid="0b37c0c1" style:font-size-asian="15pt" style:font-size-complex="15pt"/>
    </style:style>
    <style:style style:name="P7" style:family="paragraph" style:parent-style-name="Standard">
      <style:paragraph-properties fo:margin-top="1.99mm" fo:margin-bottom="1.99mm" style:contextual-spacing="false" fo:break-before="page"/>
      <style:text-properties style:font-name="Calibri1" fo:font-size="15pt" officeooo:paragraph-rsid="0b41ece0" style:font-size-asian="15pt" style:font-size-complex="15pt"/>
    </style:style>
    <style:style style:name="P8" style:family="paragraph" style:parent-style-name="Standard">
      <style:paragraph-properties fo:margin-top="0mm" fo:margin-bottom="1.99mm" style:contextual-spacing="false"/>
      <style:text-properties style:font-name="Calibri1" fo:font-size="15pt" fo:font-weight="normal" officeooo:rsid="0b41ece0" officeooo:paragraph-rsid="0b41ece0" style:font-size-asian="15pt" style:font-weight-asian="normal" style:font-size-complex="15pt" style:font-weight-complex="normal"/>
    </style:style>
    <style:style style:name="P9" style:family="paragraph" style:parent-style-name="Standard">
      <style:paragraph-properties fo:margin-top="0mm" fo:margin-bottom="1.99mm" style:contextual-spacing="false"/>
      <style:text-properties style:font-name="Calibri1" fo:font-size="15pt" fo:font-weight="bold" officeooo:rsid="0b47c18f" officeooo:paragraph-rsid="0b47c18f" style:font-size-asian="15pt" style:font-weight-asian="bold" style:font-size-complex="15pt" style:font-weight-complex="bold"/>
    </style:style>
    <style:style style:name="P10" style:family="paragraph" style:parent-style-name="Standard">
      <style:paragraph-properties fo:margin-top="0mm" fo:margin-bottom="1.99mm" style:contextual-spacing="false"/>
      <style:text-properties style:font-name="Calibri1" fo:font-size="15pt" fo:font-weight="normal" officeooo:rsid="0b498bad" officeooo:paragraph-rsid="0b4c552d" style:font-size-asian="15pt" style:font-weight-asian="normal" style:font-size-complex="15pt" style:font-weight-complex="normal"/>
    </style:style>
    <style:style style:name="P11" style:family="paragraph" style:parent-style-name="Standard">
      <style:paragraph-properties fo:margin-top="0mm" fo:margin-bottom="1.99mm" style:contextual-spacing="false"/>
      <style:text-properties style:font-name="Calibri1" fo:font-size="15pt" fo:font-weight="normal" officeooo:rsid="0b4d2602" officeooo:paragraph-rsid="0b4f5f1a" style:font-size-asian="15pt" style:font-weight-asian="normal" style:font-size-complex="15pt" style:font-weight-complex="normal"/>
    </style:style>
    <style:style style:name="P12" style:family="paragraph" style:parent-style-name="Standard">
      <style:paragraph-properties fo:margin-top="0mm" fo:margin-bottom="1.99mm" style:contextual-spacing="false"/>
      <style:text-properties style:font-name="Calibri1" fo:font-size="15pt" fo:font-weight="normal" officeooo:rsid="0b4e4be5" officeooo:paragraph-rsid="0b4e4be5" style:font-size-asian="15pt" style:font-weight-asian="normal" style:font-size-complex="15pt" style:font-weight-complex="normal"/>
    </style:style>
    <style:style style:name="P13" style:family="paragraph" style:parent-style-name="Standard">
      <style:paragraph-properties fo:margin-top="0mm" fo:margin-bottom="1.99mm" style:contextual-spacing="false"/>
      <style:text-properties style:font-name="Calibri1" fo:font-size="15pt" fo:font-weight="normal" officeooo:rsid="0b2140de" officeooo:paragraph-rsid="0b1d3508" style:font-size-asian="15pt" style:font-weight-asian="normal" style:font-size-complex="15pt" style:font-weight-complex="normal"/>
    </style:style>
    <style:style style:name="P14" style:family="paragraph" style:parent-style-name="Standard">
      <style:paragraph-properties fo:margin-top="0mm" fo:margin-bottom="1.99mm" style:contextual-spacing="false"/>
      <style:text-properties style:font-name="Calibri1" fo:font-size="15pt" style:text-underline-style="solid" style:text-underline-width="auto" style:text-underline-color="font-color" fo:font-weight="bold" officeooo:paragraph-rsid="0b080fad" style:font-size-asian="15pt" style:font-weight-asian="bold" style:font-size-complex="15pt" style:font-weight-complex="bold"/>
    </style:style>
    <style:style style:name="P15" style:family="paragraph" style:parent-style-name="Standard">
      <style:paragraph-properties fo:margin-top="0mm" fo:margin-bottom="1.99mm" style:contextual-spacing="false"/>
      <style:text-properties style:font-name="Calibri1" fo:font-size="15pt" style:text-underline-style="solid" style:text-underline-width="auto" style:text-underline-color="font-color" fo:font-weight="bold" style:font-size-asian="15pt" style:font-weight-asian="bold" style:font-size-complex="15pt" style:font-weight-complex="bold"/>
    </style:style>
    <style:style style:name="P16" style:family="paragraph" style:parent-style-name="Standard">
      <style:paragraph-properties fo:margin-top="0mm" fo:margin-bottom="1.99mm" style:contextual-spacing="false"/>
      <style:text-properties style:font-name="Calibri1" fo:font-size="15pt" style:font-size-asian="15pt" style:font-size-complex="15pt"/>
    </style:style>
    <style:style style:name="T1" style:family="text">
      <style:text-properties style:text-underline-style="none" fo:font-weight="bold" officeooo:rsid="0b391b23" style:font-weight-asian="bold" style:font-weight-complex="bold"/>
    </style:style>
    <style:style style:name="T2" style:family="text">
      <style:text-properties style:text-underline-style="none" fo:font-weight="bold" officeooo:rsid="0b43bee2" style:font-weight-asian="bold" style:font-weight-complex="bold"/>
    </style:style>
    <style:style style:name="T3" style:family="text">
      <style:text-properties style:text-underline-style="none" officeooo:rsid="0b391b23"/>
    </style:style>
    <style:style style:name="T4" style:family="text">
      <style:text-properties style:text-underline-style="none" officeooo:rsid="0b1a625f"/>
    </style:style>
    <style:style style:name="T5" style:family="text">
      <style:text-properties style:text-underline-style="none" fo:font-weight="bold" officeooo:rsid="0b1a0a67" style:font-weight-asian="bold" style:font-weight-complex="bold"/>
    </style:style>
    <style:style style:name="T6" style:family="text">
      <style:text-properties style:text-underline-style="none" fo:font-weight="bold" officeooo:rsid="0b1a625f" style:font-weight-asian="bold" style:font-weight-complex="bold"/>
    </style:style>
    <style:style style:name="T7" style:family="text">
      <style:text-properties style:text-underline-style="none" officeooo:rsid="0b1a0a67"/>
    </style:style>
    <style:style style:name="T8" style:family="text">
      <style:text-properties style:text-underline-style="none" officeooo:rsid="0b1f8e9c"/>
    </style:style>
    <style:style style:name="T9" style:family="text">
      <style:text-properties style:text-underline-style="none" officeooo:rsid="0b19afba"/>
    </style:style>
    <style:style style:name="T10" style:family="text">
      <style:text-properties fo:font-weight="bold" officeooo:rsid="0b19afba" style:font-weight-asian="bold" style:font-weight-complex="bold"/>
    </style:style>
    <style:style style:name="T11" style:family="text">
      <style:text-properties officeooo:rsid="0b19afba"/>
    </style:style>
    <style:style style:name="T12" style:family="text">
      <style:text-properties officeooo:rsid="0b1a625f"/>
    </style:style>
    <style:style style:name="T13" style:family="text">
      <style:text-properties officeooo:rsid="0b33e2e0"/>
    </style:style>
    <style:style style:name="T14" style:family="text">
      <style:text-properties officeooo:rsid="0b1f8e9c"/>
    </style:style>
    <style:style style:name="T15" style:family="text">
      <style:text-properties officeooo:rsid="0b3b84ef"/>
    </style:style>
    <style:style style:name="T16" style:family="text">
      <style:text-properties officeooo:rsid="0b410e99"/>
    </style:style>
    <style:style style:name="T17" style:family="text">
      <style:text-properties officeooo:rsid="0b2ddb8b"/>
    </style:style>
    <style:style style:name="T18" style:family="text">
      <style:text-properties fo:color="#000000" loext:opacity="100%" fo:font-weight="bold" officeooo:rsid="0b19afba" style:font-weight-asian="bold" style:font-weight-complex="bold"/>
    </style:style>
    <style:style style:name="T19" style:family="text">
      <style:text-properties officeooo:rsid="0b2d9bc4"/>
    </style:style>
    <style:style style:name="T20" style:family="text">
      <style:text-properties fo:font-weight="bold" officeooo:rsid="0b1d3508" style:font-weight-asian="bold" style:font-weight-complex="bold"/>
    </style:style>
    <style:style style:name="T21" style:family="text">
      <style:text-properties officeooo:rsid="0b1a0a67"/>
    </style:style>
    <style:style style:name="T22" style:family="text">
      <style:text-properties officeooo:rsid="0b1d3508"/>
    </style:style>
    <style:style style:name="T23" style:family="text">
      <style:text-properties officeooo:rsid="0b1ebcad"/>
    </style:style>
    <style:style style:name="T24" style:family="text">
      <style:text-properties fo:font-weight="bold" officeooo:rsid="0b1ebcad" style:font-weight-asian="bold" style:font-weight-complex="bold"/>
    </style:style>
    <style:style style:name="T25" style:family="text">
      <style:text-properties fo:font-weight="bold" officeooo:rsid="0b410e99" style:font-weight-asian="bold" style:font-weight-complex="bold"/>
    </style:style>
    <style:style style:name="T26" style:family="text">
      <style:text-properties fo:font-weight="bold" officeooo:rsid="0b2a1556" style:font-weight-asian="bold" style:font-weight-complex="bold"/>
    </style:style>
    <style:style style:name="T27" style:family="text">
      <style:text-properties fo:font-weight="bold" style:font-weight-asian="bold" style:font-weight-complex="bold"/>
    </style:style>
    <style:style style:name="T28" style:family="text">
      <style:text-properties fo:font-weight="normal" style:font-weight-asian="normal" style:font-weight-complex="normal"/>
    </style:style>
    <style:style style:name="T29" style:family="text">
      <style:text-properties fo:font-weight="normal" officeooo:rsid="0b1ebcad" style:font-weight-asian="normal" style:font-weight-complex="normal"/>
    </style:style>
    <style:style style:name="T30" style:family="text">
      <style:text-properties fo:font-weight="normal" officeooo:rsid="0b2a1556" style:font-weight-asian="normal" style:font-weight-complex="normal"/>
    </style:style>
    <style:style style:name="T31" style:family="text">
      <style:text-properties fo:font-weight="normal" officeooo:rsid="0b246c29" style:font-weight-asian="normal" style:font-weight-complex="normal"/>
    </style:style>
    <style:style style:name="T32" style:family="text">
      <style:text-properties fo:font-weight="normal" officeooo:rsid="0b3065d2" style:font-weight-asian="normal" style:font-weight-complex="normal"/>
    </style:style>
    <style:style style:name="T33" style:family="text">
      <style:text-properties fo:font-weight="normal" officeooo:rsid="0b219c0c" style:font-weight-asian="normal" style:font-weight-complex="normal"/>
    </style:style>
    <style:style style:name="T34" style:family="text">
      <style:text-properties fo:font-weight="normal" officeooo:rsid="0b37c0c1" style:font-weight-asian="normal" style:font-weight-complex="normal"/>
    </style:style>
    <style:style style:name="T35" style:family="text">
      <style:text-properties fo:font-weight="normal" officeooo:rsid="0b375dbe" style:font-weight-asian="normal" style:font-weight-complex="normal"/>
    </style:style>
    <style:style style:name="T36" style:family="text">
      <style:text-properties fo:font-weight="normal" officeooo:rsid="0b22e000" style:font-weight-asian="normal" style:font-weight-complex="normal"/>
    </style:style>
    <style:style style:name="T37" style:family="text">
      <style:text-properties fo:font-weight="normal" officeooo:rsid="0b2f5f0b" style:font-weight-asian="normal" style:font-weight-complex="normal"/>
    </style:style>
    <style:style style:name="T38" style:family="text">
      <style:text-properties fo:font-weight="bold" officeooo:rsid="0b2f5f0b" style:font-weight-asian="bold" style:font-weight-complex="bold"/>
    </style:style>
    <style:style style:name="T39" style:family="text">
      <style:text-properties fo:font-weight="bold" officeooo:rsid="0b22e000" style:font-weight-asian="bold" style:font-weight-complex="bold"/>
    </style:style>
    <style:style style:name="T40" style:family="text">
      <style:text-properties fo:font-weight="normal" officeooo:rsid="0b2639be" style:font-weight-asian="normal" style:font-weight-complex="normal"/>
    </style:style>
    <style:style style:name="T41" style:family="text">
      <style:text-properties fo:font-weight="normal" officeooo:rsid="0b2140de" style:font-weight-asian="normal" style:font-weight-complex="normal"/>
    </style:style>
    <style:style style:name="T42" style:family="text">
      <style:text-properties fo:font-weight="bold" officeooo:rsid="0b246c29" style:font-weight-asian="bold" style:font-weight-complex="bold"/>
    </style:style>
    <style:style style:name="T43" style:family="text">
      <style:text-properties fo:font-weight="bold" officeooo:rsid="0b2639be" style:font-weight-asian="bold" style:font-weight-complex="bold"/>
    </style:style>
    <style:style style:name="T44" style:family="text">
      <style:text-properties fo:font-weight="normal" officeooo:rsid="0b2b8e85" style:font-weight-asian="normal" style:font-weight-complex="normal"/>
    </style:style>
    <style:style style:name="T45" style:family="text">
      <style:text-properties fo:font-weight="normal" officeooo:rsid="0b275f22" style:font-weight-asian="normal" style:font-weight-complex="normal"/>
    </style:style>
    <style:style style:name="T46" style:family="text">
      <style:text-properties fo:font-weight="normal" officeooo:rsid="0b41a8eb" style:font-weight-asian="normal" style:font-weight-complex="normal"/>
    </style:style>
    <style:style style:name="T47" style:family="text">
      <style:text-properties fo:font-weight="bold" officeooo:rsid="0b2beb1e" style:font-weight-asian="bold" style:font-weight-complex="bold"/>
    </style:style>
    <style:style style:name="T48" style:family="text">
      <style:text-properties fo:font-weight="normal" officeooo:rsid="0b2beb1e" style:font-weight-asian="normal" style:font-weight-complex="normal"/>
    </style:style>
    <style:style style:name="T49" style:family="text">
      <style:text-properties style:text-underline-style="none" fo:font-weight="bold" officeooo:rsid="0b41ece0" style:font-weight-asian="bold" style:font-weight-complex="bold"/>
    </style:style>
    <style:style style:name="T50" style:family="text">
      <style:text-properties style:text-underline-style="none" fo:font-weight="normal" officeooo:rsid="0b41ece0" style:font-weight-asian="normal" style:font-weight-complex="normal"/>
    </style:style>
    <style:style style:name="T51" style:family="text">
      <style:text-properties style:text-underline-style="none" fo:font-weight="normal" officeooo:rsid="0b43bee2" style:font-weight-asian="normal" style:font-weight-complex="normal"/>
    </style:style>
    <style:style style:name="T52" style:family="text">
      <style:text-properties fo:font-weight="bold" officeooo:rsid="0b4443bc" style:font-weight-asian="bold" style:font-weight-complex="bold"/>
    </style:style>
    <style:style style:name="T53" style:family="text">
      <style:text-properties officeooo:rsid="0b4443bc"/>
    </style:style>
    <style:style style:name="T54" style:family="text">
      <style:text-properties officeooo:rsid="0b43bee2"/>
    </style:style>
    <style:style style:name="T55" style:family="text">
      <style:text-properties officeooo:rsid="0b45f742"/>
    </style:style>
    <style:style style:name="T56" style:family="text">
      <style:text-properties officeooo:rsid="0b4942a3"/>
    </style:style>
    <style:style style:name="T57" style:family="text">
      <style:text-properties fo:font-weight="normal" officeooo:rsid="0b4942a3" style:font-weight-asian="normal" style:font-weight-complex="normal"/>
    </style:style>
    <style:style style:name="T58" style:family="text">
      <style:text-properties fo:font-weight="normal" officeooo:rsid="0b498bad" style:font-weight-asian="normal" style:font-weight-complex="normal"/>
    </style:style>
    <style:style style:name="T59" style:family="text">
      <style:text-properties officeooo:rsid="0b4c552d"/>
    </style:style>
    <style:style style:name="T60" style:family="text">
      <style:text-properties officeooo:rsid="0b49d093"/>
    </style:style>
    <style:style style:name="T61" style:family="text">
      <style:text-properties officeooo:rsid="0b4bbdee"/>
    </style:style>
    <style:style style:name="T62" style:family="text">
      <style:text-properties fo:font-weight="bold" officeooo:rsid="0b4c552d" style:font-weight-asian="bold" style:font-weight-complex="bold"/>
    </style:style>
    <style:style style:name="T63" style:family="text">
      <style:text-properties officeooo:rsid="0b4d2602"/>
    </style:style>
    <style:style style:name="T64" style:family="text">
      <style:text-properties style:text-underline-style="none" fo:font-weight="bold" officeooo:rsid="0b4f5f1a" style:font-weight-asian="bold" style:font-weight-complex="bold"/>
    </style:style>
    <style:style style:name="T65" style:family="text">
      <style:text-properties officeooo:rsid="0b4e4be5"/>
    </style:style>
    <style:style style:name="T66" style:family="text">
      <style:text-properties officeooo:rsid="0b50dcfa"/>
    </style:style>
    <style:style style:name="T67" style:family="text">
      <style:text-properties officeooo:rsid="0b5146ff"/>
    </style:style>
    <style:style style:name="T68" style:family="text">
      <style:text-properties officeooo:rsid="0b52018a"/>
    </style:style>
    <style:style style:name="T69" style:family="text">
      <style:text-properties officeooo:rsid="0b4eeaa4"/>
    </style:style>
    <style:style style:name="fr1" style:family="graphic" style:parent-style-name="Graphics">
      <style:graphic-properties style:vertical-pos="from-top" style:vertical-rel="paragraph" style:horizontal-pos="center" style:horizontal-rel="paragraph" style:mirror="none" fo:clip="rect(0mm, 0mm, 0mm, 0m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right" style:horizontal-rel="paragraph" style:mirror="none" fo:clip="rect(0mm, 0mm, 0mm, 0m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2.13mm, 2.43mm, 1.36mm, 2.65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Bild2" text:anchor-type="char" svg:y="10mm" svg:width="54.7mm" svg:height="67.98mm" draw:z-index="5"><draw:image xlink:href="Pictures/100000000000028600000323F7447A67.png" xlink:type="simple" xlink:show="embed" xlink:actuate="onLoad" draw:mime-type="image/png"/></draw:frame></text:p>
      <text:p text:style-name="P2"><text:s/></text:p>
      <text:p text:style-name="P1">Tagebuch</text:p>
      <text:p text:style-name="P1">der</text:p>
      <text:p text:style-name="P1">Irmengard</text:p>
      <text:p text:style-name="P1">von Dennovar</text:p>
      <text:p text:style-name="P3"><draw:frame draw:style-name="fr2" draw:name="Bild4" text:anchor-type="char" svg:x="2.29mm" svg:y="0.99mm" svg:width="195.44mm" svg:height="99.15mm" draw:z-index="2"><draw:image xlink:href="Pictures/100000000000040D0000020ED88DA1B7.jpg" xlink:type="simple" xlink:show="embed" xlink:actuate="onLoad" draw:mime-type="image/jpeg"/></draw:frame><text:span text:style-name="T1">1. Tag – </text:span><text:span text:style-name="T2">Auf nach Drellins Fähre</text:span><text:span text:style-name="T3"><text:line-break/></text:span><text:span text:style-name="T4">Unsere kleine Gruppe aus </text:span><text:span text:style-name="T5">Hilda Grünhand, Pfeiffer, Sarolf de</text:span><text:span text:style-name="T6">m</text:span><text:span text:style-name="T5"> Spielmann</text:span><text:span text:style-name="T7"> und </text:span><text:span text:style-name="T4">mir</text:span><text:span text:style-name="T7"> </text:span><text:span text:style-name="T4">wander</text:span><text:span text:style-name="T8">t</text:span><text:span text:style-name="T7"> </text:span><text:span text:style-name="T8">gerade </text:span><text:span text:style-name="T7">a</text:span><text:span text:style-name="T9">uf dem </text:span><text:span text:style-name="T5">Morgenpfad</text:span><text:span text:style-name="T9"> nach</text:span> <text:span text:style-name="T10">Drellins Fähre</text:span><text:span text:style-name="T11">, </text:span><text:span text:style-name="T12">als</text:span><text:span text:style-name="T11"> sich uns einige erfahrene Abenteurer an</text:span><text:span text:style-name="T12">schließen</text:span><text:span text:style-name="T11">: </text:span><text:span text:style-name="T13">der</text:span><text:span text:style-name="T11"> </text:span><text:span text:style-name="T14">zweifelhaft </text:span><text:span text:style-name="T15">wirkende</text:span><text:span text:style-name="T14"> </text:span><text:span text:style-name="T16">aber wehrhafte </text:span><text:span text:style-name="T11">Halbling </text:span><text:span text:style-name="T10">Iggy Springteufel</text:span><text:span text:style-name="T11">, </text:span><text:span text:style-name="T14">die</text:span><text:span text:style-name="T11"> kräftige Zwergin </text:span><text:span text:style-name="T10">Wilma Felsenherz</text:span><text:span text:style-name="T11"> mit einem ungewöhnlichen Collier </text:span><text:span text:style-name="T15">um den Hals und </text:span><text:span text:style-name="T11">einem ganzen Waffenarsenal </text:span><text:span text:style-name="T17">auf dem Rücken </text:span><text:span text:style-name="T11">und </text:span><text:span text:style-name="T18">Helga</text:span><text:span text:style-name="T11"> </text:span><text:span text:style-name="T14">die</text:span><text:span text:style-name="T11"> Klerikerin der Ostara, </text:span><text:span text:style-name="T14">die </text:span><text:span text:style-name="T11">auf einem Riesen-Schneehasen </text:span><text:span text:style-name="T14">reitet, </text:span><text:span text:style-name="T19">was</text:span><text:span text:style-name="T14"> </text:span><text:span text:style-name="T11">an </text:span><text:span text:style-name="T14">diesem</text:span><text:span text:style-name="T11"> warmen Sommertag </text:span><text:span text:style-name="T19">ziemlich unpassend</text:span><text:span text:style-name="T14"> wirkt</text:span><text:span text:style-name="T11">.</text:span></text:p>
      <text:p text:style-name="P4"><text:span text:style-name="T20">Hobgoblin Hinterhalt</text:span><draw:frame draw:style-name="fr3" draw:name="Bild5" text:anchor-type="char" svg:y="-1.62mm" svg:width="78.12mm" svg:height="105.85mm" draw:z-index="3"><draw:image xlink:href="Pictures/10000000000001EA00000298CDF0A27D.jpg" xlink:type="simple" xlink:show="embed" xlink:actuate="onLoad" draw:mime-type="image/jpeg"/></draw:frame><text:span text:style-name="T20"><text:line-break/></text:span><text:span text:style-name="T14">G</text:span><text:span text:style-name="T12">erade a</text:span><text:span text:style-name="T21">ls wir </text:span><text:span text:style-name="T14">zu einem</text:span><text:span text:style-name="T21"> verfallene</text:span><text:span text:style-name="T14">n</text:span><text:span text:style-name="T21"> Steinhaus </text:span><text:span text:style-name="T22">links </text:span><text:span text:style-name="T14">des</text:span><text:span text:style-name="T21"> Weg</text:span><text:span text:style-name="T14">es kommen</text:span><text:span text:style-name="T21">, </text:span><text:span text:style-name="T12">geraten wir in einen Hinterhalt. </text:span><text:span text:style-name="T14">Fünf </text:span><text:span text:style-name="T12">Hobgoblins und ein schwarzer Hund mit rot glühenden Augen greifen uns aus dem Gebüsch an und wir hören, dass sich in der Ruine weitere Gegner verbergen. Hilda fällt von einem Pfeil durchbohrt zu Boden und </text:span><text:span text:style-name="T22">im Feueratem </text:span><text:span text:style-name="T12">de</text:span><text:span text:style-name="T22">s</text:span><text:span text:style-name="T12"> Höllenhund</text:span><text:span text:style-name="T22">s</text:span><text:span text:style-name="T12"> </text:span><text:span text:style-name="T22">vergeht</text:span><text:span text:style-name="T12"> </text:span><text:span text:style-name="T14">auch </text:span><text:span text:style-name="T12">Pfe</text:span><text:span text:style-name="T22">i</text:span><text:span text:style-name="T12">ffer. </text:span><text:span text:style-name="T22">Wir</text:span><text:span text:style-name="T12"> suchen Schutz unter einem Baum, aber die Feinde rücken näher und jetzt bedrängen uns neben den 5 Hobgoblins mit Bögen und Langschwertern auch 2 Höllenhunde, ein Hobgoblin mit 2 Kurzschwertern und ein</text:span><text:span text:style-name="T23">e Art Priester</text:span><text:span text:style-name="T12">.</text:span></text:p>
      <text:p text:style-name="P5">Es ist ein harter Kampf und bald fällt auch Sarolf, doch meine neuen Gefährten sind gute Kämpfer und schon beginnen die ersten Gegner zu fliehen. Ich schlage den letzten bewusstlos, um ihn zu verhören, doch er redet nicht <text:span text:style-name="T22">einmal, </text:span>als ich mein Ziermesser unter seine Fingernägel stoße. <text:span text:style-name="T23">Der Priester führte ein heiliges Symbol mit sich: eine</text:span><text:span text:style-name="T24"> rote Hand</text:span><text:span text:style-name="T23"> auf bronzenem Grund. </text:span><text:span text:style-name="T22">Wir nehmen alles Nützliche an uns und reisen weiter. </text:span><text:span text:style-name="T16">Neben meinem </text:span><text:span text:style-name="T25">Esel Jonas</text:span><text:span text:style-name="T16"> werde ich jetzt auch für die brave </text:span><text:span text:style-name="T25">Stute Ella</text:span><text:span text:style-name="T16"> sorgen müssen.</text:span></text:p>
      <text:p text:style-name="P6"><text:soft-page-break/><text:span text:style-name="T26">Ankunft in </text:span><text:span text:style-name="T27">Drellins Fähre</text:span><text:span text:style-name="T28"><text:line-break/></text:span><text:span text:style-name="T29">Nach </text:span><text:span text:style-name="T30">etwa </text:span><text:span text:style-name="T29">einer Stunde kommen wir in Drellins Fähre an, wo wir von einer Wache zur </text:span><text:span text:style-name="T24">Hauptfrau</text:span><text:span text:style-name="T29"> </text:span><text:span text:style-name="T24">Anitah Soranna</text:span><text:span text:style-name="T29"> </text:span><text:span text:style-name="T31">(8) </text:span><text:span text:style-name="T29">geschickt werden um zu berichten. Auch der </text:span><text:span text:style-name="T24">Stadtsprecher Norro Wiston</text:span><text:span text:style-name="T29"> kommt dazu und bittet uns um Hilfe: Drellins Fähre wird von Überfällen bedroht und die Händler trauen sich nicht mehr auf dem </text:span><text:span text:style-name="T24">Morgenpfad</text:span><text:span text:style-name="T29"> durch den </text:span><text:span text:style-name="T24">Hexenwald</text:span><text:span text:style-name="T29"> im Norden zu reisen. Wir sollen den Weg sichern oder zumindest das Lager der Hobgoblin Bande finden. </text:span><text:span text:style-name="T32">Es sollen 50-100 Goblins sein. </text:span><text:span text:style-name="T33">Man bietet jedem von uns 50 Gold für die Erkundung und Sicherung des Hexenwalds und gibt uns Einiges an Ausrüstung </text:span><text:span text:style-name="T34">und w</text:span><text:span text:style-name="T35">ir verkaufen die erbeuteten Gegenstände. </text:span><text:span text:style-name="T33">Wir hören auch, dass es schon eine andere Gruppe versucht hat, aber nie zurückkehrte. </text:span><text:span text:style-name="T36">Neben dem Morgenpfad verläuft </text:span><text:span text:style-name="T30">auch </text:span><text:span text:style-name="T36">ein Trampelpfad, </text:span><text:span text:style-name="T37">der sogenannte </text:span><text:span text:style-name="T38">Hexenweg</text:span><text:span text:style-name="T37">, </text:span><text:span text:style-name="T36">an dem der Einsiedler </text:span><text:span text:style-name="T39">Jorr</text:span><text:span text:style-name="T36"> lebt, der uns vielleicht führen kann. </text:span><text:span text:style-name="T40">Schinken und Bier sollen ihn gewogen stimmen.<text:line-break/></text:span><text:span text:style-name="T41">Helga fragt immer wieder nach den Motiven der Hobgoblins, ob sie nur rauben oder was sie beabsichtigen, doch niemand scheint eine Antwort zu kennen, </text:span><text:span text:style-name="T31">weder</text:span><text:span text:style-name="T41"> im Tempel der Ostara </text:span><text:span text:style-name="T31">noch im teuren Gasthaus </text:span><text:span text:style-name="T42">„Zur alten Brücke“</text:span><text:span text:style-name="T31"> (10), geführt vom Halbling </text:span><text:span text:style-name="T42">Kellin</text:span><text:span text:style-name="T41">. </text:span><text:span text:style-name="T40">Wir anderen suchen Quartier im billigeren </text:span><text:span text:style-name="T43">„Grünen Apfel“</text:span><text:span text:style-name="T40"> </text:span><text:span text:style-name="T44">(4) </text:span><text:span text:style-name="T40">bei der Zwergin </text:span><text:span text:style-name="T43">Tarma</text:span><text:span text:style-name="T40">.<text:line-break/></text:span><text:span text:style-name="T31">Ich frage auch bei</text:span><text:span text:style-name="T40">m </text:span><text:span text:style-name="T31">Halbling-Zauberer </text:span><text:span text:style-name="T42">Sertieren dem Weisen</text:span><text:span text:style-name="T31"> (7) nach. Da er </text:span><text:span text:style-name="T45">sofort </text:span><text:span text:style-name="T31">meine magische Begabung entdeckt, </text:span><text:span text:style-name="T45">lässt er</text:span><text:span text:style-name="T31"> mi</text:span><text:span text:style-name="T45">ch</text:span><text:span text:style-name="T31"> </text:span><text:span text:style-name="T45">freigiebig </text:span><text:span text:style-name="T31">einen Zauber </text:span><text:span text:style-name="T45">kopieren </text:span><text:span text:style-name="T31">und bietet </text:span><text:span text:style-name="T45">mir</text:span><text:span text:style-name="T31"> einen Schutzring für 300 Gold </text:span><text:span text:style-name="T45">zum Kauf </text:span><text:span text:style-name="T31">an. Meine </text:span><text:span text:style-name="T40">sehr </text:span><text:span text:style-name="T31">großzügigen neuen Gefährten geben mir das Geld und Wilma schenkt mir </text:span><text:span text:style-name="T45">dazu </text:span><text:span text:style-name="T31">sogar einen blinkenden Gürtel, der mich schützen soll. Auf die Frage nach möglichen Verbündeten werden </text:span><text:span text:style-name="T46">uns</text:span><text:span text:style-name="T31"> </text:span><text:span text:style-name="T45">aber </text:span><text:span text:style-name="T31">nur die </text:span><text:span text:style-name="T45">mysteriösen</text:span><text:span text:style-name="T31"> </text:span><text:span text:style-name="T42">fliegenden Elfen</text:span><text:span text:style-name="T31"> beim </text:span><text:span text:style-name="T47">Rhestin</text:span><text:span text:style-name="T48"> See </text:span><text:span text:style-name="T31">genannt, sie könnten in der Nähe der </text:span><text:span text:style-name="T42">Ruinen von Rhest</text:span><text:span text:style-name="T31"> </text:span><draw:frame draw:style-name="fr1" draw:name="Bild6" text:anchor-type="char" svg:y="148.78mm" svg:width="200.03mm" svg:height="123.21mm" draw:z-index="4"><draw:image xlink:href="Pictures/10000000000005300000033234147B79.jpg" xlink:type="simple" xlink:show="embed" xlink:actuate="onLoad" draw:mime-type="image/jpeg"/></draw:frame><text:span text:style-name="T45">wohnen</text:span><text:span text:style-name="T31">.</text:span></text:p>
      <text:p text:style-name="P7"><text:span text:style-name="T49">2</text:span><text:span text:style-name="T1">. Tag – </text:span><text:span text:style-name="T2">In den Hexenwald</text:span><text:span text:style-name="T1"><text:line-break/></text:span><text:span text:style-name="T50">Gut ausgeruht ziehen wir am n</text:span><draw:frame draw:style-name="fr4" draw:name="Bild3" text:anchor-type="char" svg:x="71.86mm" svg:y="-1.75mm" svg:width="130.39mm" svg:height="170.71mm" draw:z-index="0"><draw:image xlink:href="Pictures/10000000000002800000033718B32F11.jpg" xlink:type="simple" xlink:show="embed" xlink:actuate="onLoad" draw:mime-type="image/jpeg"/></draw:frame><text:span text:style-name="T50">ächsten Morgen los, nachdem Helga noch 10 Liter Wein gekauft hat. Wir gehen auf dem <text:s/>Hexenweg (B), um zuerst </text:span><text:span text:style-name="T49">Jorr Natherson</text:span><text:span text:style-name="T50"> als Führer zu gewinnen. Mittags kommen wir zu einer alten halb verfallenen Hütte </text:span><text:span text:style-name="T51">(C) </text:span><text:span text:style-name="T50">und werden von 3 großen bellenden Hunden empfangen. Iggy versucht es vergeblich mit dem Stöckchen-Trick, doch als ich uns einfach ankündige, pfeift jemand die Hunde zurück. Jorr wird gleich viel freundlicher als ich ihm Bier und Schinken überreiche und ist ganz begeistert als er hört, dass wir gegen Goblins ziehen wollen. Er will 5 Gold fürs Führen plus 5 Gold falls er kämpfen muss. Helga bezaubert endlich auch für 2 Wochen </text:span><text:span text:style-name="T49">Gobbo</text:span><text:span text:style-name="T50">, unseren gefangenen Goblin.</text:span></text:p>
      <text:p text:style-name="P8"><text:span text:style-name="T52">Auf dem Knüppeldamm</text:span><text:span text:style-name="T53"><text:line-break/></text:span>Wir brechen auf <text:span text:style-name="T54">in Richtung Morgenpfad und erreichen nachmittags den Rand einer großen Sumpffläche. Ein Knüppeldamm, gerade breit genug für einen Wagen führt darüber nach Norden – er ist Teil des Morgenpfads. Wir schreiten mutig voran, wobei ich mit Jonas und Ulla das Schlusslicht bilde. </text:span><text:span text:style-name="T53">Neben dem Damm sehen wir einen umgestürzten Wagen. Wir machen uns auf einen Hinterhalt gefasst und ich rufe laut „Walle, Walle, würgend Wolke, Feinde fehlen, fliehen, fallen!“.<text:line-break/>Tatsächlich kommt </text:span><text:span text:style-name="T55">nun </text:span><text:span text:style-name="T53">hinter dem Wagen eine </text:span><text:span text:style-name="T55">fünfk</text:span><text:span text:style-name="T53">öpfige </text:span><text:span text:style-name="T52">Hydra</text:span><text:span text:style-name="T53"> hervor und stürmt uns entgegen. Sie läuft aber genau in unsere Kämpfer-Phalanx und verliert ihre Köpfe noch bevor sie uns schaden kann. In dem Wagen finde ich eine Art Seidenhemd aus feinem Mithril, dass ich sogar unter meiner Robe tragen kann.</text:span></text:p>
      <text:p text:style-name="P9">Die alte Burg am Kalt<text:span text:style-name="T56">enbach</text:span><text:span text:style-name="T57"><text:line-break/>Am frühen Abend erreichen wir eine Lichtung und sehen den Kaltenbach vor uns. Aber links neben dem Morgenpfad steht auch eine Burgruine auf einem felsigen, bewaldeten Hügel und ein Weg führt hinauf. Gobbo sagt, da seinen viele Goblins in der Burg, aber was heißt das schon? </text:span><text:span text:style-name="T58">Ronja und Iggy schleichen sich durchs Unterholz hoch um die Burg zu erkunden. Während dessen bauen wir anderen zum Schein ein Lager jenseits des Kaltenbachs auf mit </text:span><text:soft-page-break/><text:span text:style-name="T58">einem großen Feuer. Gobbo und die Tiere kampieren dagegen ein Stückchen weiter im Wald in unserem „richtigen“ Lager. So hoffen wir einen Angriff der Burgbewohner auf unser Scheinlager zu provozieren. Als wir fertig sind schleichen wir uns auch zur Burg.</text:span></text:p>
      <text:p text:style-name="P10">Ronja benutzt ihren Unsichtbarkeits-Ring und schaut sich in der Burg um. Sie entdeckt einen Mauerdurchbruch und 4 Goblins die im Palas lagern. Überall liegen Skelette herum, darunter auch solche von Riesen, <text:span text:style-name="T59">außerdem gibt es frische Spuren von einem behuften Zweibeiner</text:span>. Jorr erzählt, hier habe es vor Jahrhunderten einen großen Kampf gegeben. Wachen scheint es keine zu geben. Viel Zeit sich umzuschauen hat <text:span text:style-name="T60">Ronja</text:span> aber nicht, so beschließen wir einfach anzugreifen: Wilma, Helga und ich vom Mauerdurchbruch aus und Iggy, Ronja <text:span text:style-name="T60">und Jorr </text:span>am Haupttor.</text:p>
      <text:p text:style-name="P10">Ich eröffne abermals mit einer Erstickenden Wolke durch ein Mauerloch im Palas. <text:span text:style-name="T60">Schnell kommt es zum Nahkampf, doch unglücklicherweise können die Gefährten am Haupttor </text:span><text:span text:style-name="T61">nur mit Fernwaffen eingreifen und prompt trifft Jorrs Pfeil Wilma, die schwer verletzt wird. </text:span><text:span text:style-name="T59">Aus den Ställen im Norden hören wir Geräusche, sehen aber niemand. Zu allem Überfluss sehen wir jetzt einen </text:span><text:span text:style-name="T62">Mantikor</text:span><text:span text:style-name="T59"> auf dem Dach im Südosten. Ich schleudere ihm eine Säurekugel entgegen, doch er erwidert mit einer Salve von 6 Stacheln aus seinem Schwanz, die Iggy und mich zu Boden gehen lassen. Offenbar sind wir hoffnungslos unterlegen und können froh sein wenn uns eine Flucht gelingt. Helga verabreicht mir einen Heiltrank und Wilma tut dasselbe für Iggy und dann fliehen wir, wobei Iggy immerhin einen der Goblins tötet. </text:span><text:span text:style-name="T63">Schwer angeschlagen kehren wir ins Lager zurück und Helga heilt uns mit vollem Einsatz ihrer göttlichen Kraft. Nachts sehen wir ein bläuliches Licht auf dem Turm leuchten.</text:span></text:p>
      <text:p text:style-name="P11"><text:span text:style-name="T64">3</text:span><text:span text:style-name="T1">. Tag – </text:span><text:span text:style-name="T64">Erneuter Angriff</text:span><text:span text:style-name="T2"><text:line-break/></text:span>Früh am Morgen schaut Helga in die Zukunft. Sie sieht, dass der Mantikor eigentlich gar nicht so aggressiv ist, aber von einem Magie-begabten Wesen beeinflusst wird. Auch sieht sie Fell und Haare und hört ein Heulen. <text:span text:style-name="T65">Sollte es </text:span><text:span text:style-name="T66">dort </text:span><text:span text:style-name="T65">ein</text:span><text:span text:style-name="T66">en</text:span><text:span text:style-name="T65"> Minotaurus </text:span><text:span text:style-name="T66">geben</text:span><text:span text:style-name="T65">?</text:span></text:p>
      <text:p text:style-name="P12">Wir beschließen den Zauberer, den wir in den Stallungen vermuten, zuerst anzugreifen und nutzen den Vormittag eine lange Leiter zu bauen. Am frühen Abend schleichen wir uns dann von Norden an die Burg, gehen die Leiter hinauf und schauen durch das beschädigte Dach hinein. <text:span text:style-name="T67">E</text:span>in Goblin-Reitwolf <text:span text:style-name="T67">liegt </text:span>in der Ecke und ein Goblin <text:span text:style-name="T67">sitzt </text:span>an einem Tisch. Im Burghof patrouilliert ein <text:span text:style-name="T68">weiterer </text:span>Goblin auf einem <text:span text:style-name="T67">Reitw</text:span>olf. <text:span text:style-name="T69">Attacke!</text:span></text:p>
      <text:p text:style-name="P13"/>
      <text:p text:style-name="P13"/>
      <text:p text:style-name="P13"/>
      <text:p text:style-name="P14"/>
      <text:p text:style-name="P15"/>
      <text:p text:style-name="P15"/>
      <text:p text:style-name="P15"/>
      <text:p text:style-name="P15"/>
      <text:p text:style-name="P15"/>
      <text:p text:style-name="P16"><draw:frame draw:style-name="fr2" draw:name="Bild1" text:anchor-type="char" svg:x="0mm" svg:y="1.01mm" svg:width="200.03mm" svg:height="120.93mm" draw:z-index="1"><draw:image xlink:href="Pictures/100000000000081A000004E6978CE9B2.jpg" xlink:type="simple" xlink:show="embed" xlink:actuate="onLoad" draw:mime-type="image/jpeg"/></draw:frame><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Kunstler Script" svg:font-family="'Kunstler Script'" style:font-family-generic="script"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modern" style:font-pitch="fixed"/>
    <style:font-face style:name="MS UI Gothic" svg:font-family="'MS UI Gothic'"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0mm" style:writing-mode="page"/>
      <style:text-properties style:use-window-font-color="true" loext:opacity="0%" style:font-name="Calibri" fo:font-size="12pt" fo:language="de" fo:country="D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mm" fo:margin-bottom="0mm" style:contextual-spacing="false"/>
      <style:text-properties style:font-name="Liberation Mono" fo:font-family="'Liberation Mono'" style:font-family-generic="modern" style:font-pitch="fixed" fo:font-size="10pt" style:font-name-asian="MS Gothic" style:font-family-asian="'MS Gothic'" style:font-family-generic-asian="modern" style:font-pitch-asian="fixed" style:font-size-asian="10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5mm" style:type="center"/>
          <style:tab-stop style:position="190.01mm" style:type="right"/>
        </style:tab-stops>
      </style:paragraph-properties>
    </style:style>
    <style:style style:name="Header" style:family="paragraph" style:parent-style-name="Header_20_and_20_Footer" style:class="extra">
      <style:paragraph-properties text:number-lines="false" text:line-number="0">
        <style:tab-stops>
          <style:tab-stop style:position="95mm" style:type="center"/>
          <style:tab-stop style:position="190.01mm" style:type="right"/>
        </style:tab-stops>
      </style:paragraph-properties>
    </style:style>
    <style:style style:name="Footer" style:family="paragraph" style:parent-style-name="Header_20_and_20_Footer" style:class="extra">
      <style:paragraph-properties text:number-lines="false" text:line-number="0">
        <style:tab-stops>
          <style:tab-stop style:position="95mm" style:type="center"/>
          <style:tab-stop style:position="190.01mm" style:type="right"/>
        </style:tab-stops>
      </style:paragraph-properties>
    </style:style>
    <style:style style:name="Heading_20_3" style:display-name="Heading 3" style:family="paragraph" style:parent-style-name="Heading" style:next-style-name="Text_20_body" style:default-outline-level="3" style:list-style-name="" style:class="chapter">
      <style:paragraph-properties fo:margin-top="2.47mm" fo:margin-bottom="2.12mm" style:contextual-spacing="false"/>
      <style:text-properties style:font-name="Liberation Serif" fo:font-family="'Liberation Serif'" style:font-family-generic="roman" style:font-pitch="variable" fo:font-size="14pt" fo:font-weight="bold" style:font-name-asian="MS UI Gothic" style:font-family-asian="'MS UI Gothic'"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Heading_20_2" style:display-name="Heading 2" style:family="paragraph" style:parent-style-name="Heading" style:next-style-name="Text_20_body" style:default-outline-level="2" style:class="chapter">
      <style:paragraph-properties fo:margin-top="3.53mm" fo:margin-bottom="2.12mm" style:contextual-spacing="false"/>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mm" fo:margin-bottom="1.99mm" style:contextual-spacing="false" fo:text-align="left" style:justify-single-word="false"/>
      <style:text-properties style:font-name="Calibri1" fo:font-size="12pt" fo:font-weight="normal" officeooo:paragraph-rsid="0b040b91" style:font-size-asian="12pt" style:font-weight-asian="normal" style:font-size-complex="12pt" style:font-weight-complex="normal"/>
    </style:style>
    <style:style style:name="MT1" style:family="text">
      <style:text-properties officeooo:rsid="04d7596a"/>
    </style:style>
    <style:style style:name="MT2" style:family="text">
      <style:text-properties officeooo:rsid="0823b0d1"/>
    </style:style>
    <style:style style:name="MT3" style:family="text">
      <style:text-properties officeooo:rsid="0b44e57c"/>
    </style:style>
    <style:style style:name="MT4" style:family="text">
      <style:text-properties officeooo:rsid="06db6e4b"/>
    </style:style>
    <style:style style:name="MT5" style:family="text">
      <style:text-properties officeooo:rsid="0b28c6cf"/>
    </style:style>
    <style:style style:name="MT6" style:family="text">
      <style:text-properties officeooo:rsid="0012935e"/>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loext:margin-gutter="0mm">
        <style:columns fo:column-count="1" fo:column-gap="0mm"/>
        <style:footnote-sep style:width="0.18mm" style:distance-before-sep="1.01mm" style:distance-after-sep="1.01mm" style:line-style="solid" style:adjustment="left" style:rel-width="25%" style:color="#000000"/>
      </style:page-layout-properties>
      <style:header-style/>
      <style:footer-style>
        <style:header-footer-properties fo:min-height="3mm" fo:margin-left="0mm" fo:margin-right="0mm" fo:margin-top="1.01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2">0</text:span><text:span text:style-name="MT3">9</text:span><text:span text:style-name="MT1">-</text:span><text:span text:style-name="MT3">31</text:span><text:bookmark text:name="PageNumWizard_FOOTER_Standard1 Copy 5 Kopie 1"/><text:span text:style-name="MT4"><text:tab/><text:tab/><text:tab/><text:tab/><text:tab/><text:tab/><text:tab/><text:tab/></text:span><text:span text:style-name="MT4"><text:page-number text:select-page="current">6</text:page-number></text:span><text:span text:style-name="MT4"><text:tab/><text:tab/><text:tab/> <text:s text:c="4"/></text:span><text:span text:style-name="MT5">Tagebuch der Irmengard von Dennovar</text:span>.<text:span text:style-name="MT6">odt</text:span></text:p>
      </style:footer>
      <style:footer-first>
        <text:p text:style-name="MP1"/>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date>2026-09-01T12:48:04.707720800</dc:date>
    <meta:editing-duration>P7DT2H17M58S</meta:editing-duration>
    <meta:editing-cycles>2829</meta:editing-cycles>
    <meta:generator>LibreOffice/26.2.1.2$Windows_X86_64 LibreOffice_project/620$Build-2</meta:generator>
    <meta:print-date>2026-08-28T13:24:32.392047500</meta:print-date>
    <meta:printed-by>PDF-Dateien</meta:printed-by>
    <meta:document-statistic meta:table-count="0" meta:image-count="6" meta:object-count="0" meta:page-count="6" meta:paragraph-count="17" meta:word-count="1271" meta:character-count="8013" meta:non-whitespace-character-count="6738"/>
  </office:meta>
</office:document-meta>
</file>